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intorettostraat 13-3 1077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het dakterras en aanpassen van de kapconstructie</text:p>
            <text:p text:style-name="common-al">Besluit: verleend</text:p>
            <text:p text:style-name="common-al">Besluit verzonden op: 11-08-2026</text:p>
            <text:p text:style-name="common-al">Zaakadres: Tintorettostraat 13-3 1077RN Amsterdam</text:p>
            <text:p text:style-name="common-al">Zaaknummer: Z2026-018253</text:p>
            <text:p text:style-name="common-al">DSO-nummer: 202604230070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25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4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253</meta:user-defined>
    <meta:user-defined meta:name="DCTERMS.abstract">vergroten van het dakterras en aanpassen van de kap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intorettostraat 13-3 1077R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92</meta:user-defined>
    <meta:user-defined meta:name="OVERHEIDop.GmbID/DC.identifier">gmb-2026-385492</meta:user-defined>
    <meta:user-defined meta:name="OVERHEIDop.versieInformatie"/>
  </office:meta>
</office:document-meta>
</file>