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voornemen tot aangaan een huur- en exploitatie-overeenkomst Sporthal De Benneker in Gelselaar</text:p>
      <text:section text:name="regeling_id1-3-2" text:style-name="regeling">
        <text:section text:name="aanhef_id1-3-2-1" text:style-name="aanhef">
          <text:section text:name="preambule_id1-3-2-1-1" text:style-name="preambule">
            <text:p text:style-name="al">
            <text:span text:style-name="nadrukvet">Voornemen tot aangaan huur- en exploitatie-overeenkomst</text:span>
          </text:p>
            <text:p text:style-name="al">De gemeente Berkelland heeft het voornemen om opnieuw een (tijdelijke) huur- en exploitatie-overeenkomst aan te gaan met Voetbalvereniging E.G.V.V. te Gelselaar (verder te noemen E.G.V.V.) voor Sporthal De Benneker, Driessenweg 25 te Gelselaar.</text:p>
            <text:p text:style-name="al"/>
            <text:p text:style-name="al">
            <text:span text:style-name="nadrukvet">De enige kandidaat – motivering één op één exploitatie uitgifte.</text:span>
          </text:p>
            <text:p text:style-name="al">Sporthal De Benneker wordt sinds 2016 beheerd en geëxploiteerd door E.G.V.V. omdat de gymzaal voor de gemeente niet meer rendabel te exploiteren was. In de periode 2016-2019 bestond hiervoor ook een huur- en exploitatie-overeenkomst, waarbij E.G.V.V. een jaarlijkse exploitatiebijdrage ontving.</text:p>
            <text:p text:style-name="al">In de periode 2019-2026 heeft E.G.V.V. de exploitatie voor eigen rekening voortgezet.</text:p>
            <text:p text:style-name="al">In deze periode is duidelijk gebleken dat de sporthal niet volledig zelfstandig financieel rendabel is te exploiteren.</text:p>
            <text:p text:style-name="al">Gezien het feit dat de sporthal voorziet in een grote maatschappelijke behoefte voor de gemeenschap en er op de korte termijn meerdere bredere ontwikkelingen spelen is besloten om (wederom) een tijdelijke huur- en exploitatie-overeenkomst met E.G.V.V. aan te gaan. Onderdeel van deze overeenkomst is een bijdrage aan de kosten voor schoonmaak en klein onderhoud/herstel van kleine gebreken. Zodoende kan ondertussen worden gewerkt aan een toekomstige situatie voor Gelselaar.</text:p>
            <text:p text:style-name="al"/>
            <text:p text:style-name="al">
            <text:span text:style-name="nadrukvet">Vervaltermijn </text:span>
          </text:p>
            <text:p text:style-name="al">Mocht u zich niet kunnen verenigen met bovengenoemd voornemen dan kunt u binnen 20 kalenderdagen na publicatie een kort geding starten bij de voorzieningenrechter van de rechtbank Gelderland. </text:p>
            <text:p text:style-name="al">Als binnen 20 kalenderdagen na deze publicatie geen kort geding is gestart, dan vervalt het recht om tegen de voorgenomen verhuur op te komen.</text:p>
            <text:p text:style-name="al"/>
            <text:p text:style-name="al">
            <text:span text:style-name="nadrukvet">Publicatie</text:span>
          </text:p>
            <text:p text:style-name="al">De gemeente publiceert dit voornemen op “officielebekendmakingen.nl”. </text:p>
            <text:p text:style-name="al">Met deze publicatie geeft de gemeente uitvoering aan het arrest van de Hoge Raad van 26 november 2021 (gepubliceerd als ECLI:NL:HR:2021:1778). </text:p>
            <text:p text:style-name="al">Voor nadere informatie kunt u contact opnemen met de medewerker grondzaken van de Gemeente Berkelland.</text:p>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ondertekening_id1-3-2-3-1">
            <text:p><text:span text:style-name="ondertekening_naam">
            <text:span text:style-name="voornaam">Gemeente</text:span>
            <text:span text:style-name="achternaam">Berkelland</text:span>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kelland</text:p>
            </table:table-cell>
            <table:table-cell office:value-type="string" table:style-name="header.C">
              <text:p text:style-name="headerright"><text:span text:style-name="nr">Nr. 38549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9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9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Berkelland</meta:user-defined>
    <meta:user-defined meta:name="OVERHEID.Informatietype/DC.type">officiële publicatie</meta:user-defined>
    <meta:user-defined meta:name="OVERHEIDop.Rubriek/DC.type">overige overheidsinformatie</meta:user-defined>
    <meta:user-defined meta:name="OVERHEID.Gemeente/OVERHEID.authority">Berkelland</meta:user-defined>
    <meta:user-defined meta:name="OVERHEID.Gemeente/DCTERMS.publisher">Berkelland</meta:user-defined>
    <meta:user-defined meta:name="OVERHEID.TaxonomieBeleidsagendaDecentraal/OVERHEID.category">Ruimte en infrastructuur | Organisatie en beleid</meta:user-defined>
    <meta:user-defined meta:name="OVERHEIDop.referentienummer">1432580</meta:user-defined>
    <dc:language>nl</dc:language>
    <meta:user-defined meta:name="OVERHEIDop.locatietype/OVERHEIDop.gebiedsmarkering">Adres</meta:user-defined>
    <meta:user-defined meta:name="DC.title">Bekendmaking voornemen tot aangaan een huur- en exploitatie-overeenkomst Sporthal De Benneker in Gelselaar</meta:user-defined>
    <meta:user-defined meta:name="DCTERMS.W3CDTF/DCTERMS.available">2026-08-13</meta:user-defined>
    <meta:user-defined meta:name="DCTERMS.W3CDTF/OVERHEIDop.jaargang">2026</meta:user-defined>
    <meta:user-defined meta:name="OVERHEIDop.publicationIssue">385491</meta:user-defined>
    <meta:user-defined meta:name="OVERHEIDop.GmbID/DC.identifier">gmb-2026-385491</meta:user-defined>
    <meta:user-defined meta:name="OVERHEIDop.versieInformatie"/>
  </office:meta>
</office:document-meta>
</file>