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realiseren van een aanbouw in het achtererfgebied aan Toegangseweg 18, 2771 XM Boskoop</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text:span text:style-name="nadrukvet">16-07-2026</text:span>een besluit genomen dat de bouwwerkzaamheden zonder vergunning mogen worden uitgevoerd (vergunningvrij) De gemeente geeft hiermee toestemming voor het realiseren van een aanbouw in het achtererfgebied aan Toegangseweg 18, 2771 XM Boskoop, geregistreerd onder nr. 04843893274.</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8548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8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8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893274</meta:user-defined>
    <meta:user-defined meta:name="DCTERMS.abstract">Verleende vergunning voor het realiseren van een aanbouw in het achtererfgebied aan Toegangseweg 18, 2771 XM Boskoop</meta:user-defined>
    <dc:language>nl</dc:language>
    <meta:user-defined meta:name="OVERHEIDop.locatietype/OVERHEIDop.gebiedsmarkering">Punt</meta:user-defined>
    <meta:user-defined meta:name="DC.title">Verleende vergunning voor het realiseren van een aanbouw in het achtererfgebied aan Toegangseweg 18, 2771 XM Boskoop</meta:user-defined>
    <meta:user-defined meta:name="DCTERMS.W3CDTF/DCTERMS.available">2026-08-13</meta:user-defined>
    <meta:user-defined meta:name="DCTERMS.W3CDTF/OVERHEIDop.jaargang">2026</meta:user-defined>
    <meta:user-defined meta:name="OVERHEIDop.publicationIssue">385488</meta:user-defined>
    <meta:user-defined meta:name="OVERHEIDop.GmbID/DC.identifier">gmb-2026-385488</meta:user-defined>
    <meta:user-defined meta:name="OVERHEIDop.versieInformatie"/>
  </office:meta>
</office:document-meta>
</file>