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vert Flincklaan 4, 1213 EP Hilversum, Govert Flincklaan 4 Hilversum (wijzigen gevels, plaatsen aanbouw en dakterras achterzijde, vervangen vloer bg); 1964833; 06-08-2026; Status: BOPA Vergunning v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Govert Flincklaan 4, 1213 EP Hilversum, Govert Flincklaan 4 Hilversum (wijzigen gevels, plaatsen aanbouw en dakterras achterzijde, vervangen vloer bg); 1964833; 06-08-2026; Status: BOPA Vergunning verleend, gemeente Hilversum</text:p>
            <text:p text:style-name="common-al">
            
          </text:p>
            <text:p text:style-name="common-al">Verzenddatum: 06-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4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4833</meta:user-defined>
    <dc:language>nl</dc:language>
    <meta:user-defined meta:name="DC.title">Govert Flincklaan 4, 1213 EP Hilversum, Govert Flincklaan 4 Hilversum (wijzigen gevels, plaatsen aanbouw en dakterras achterzijde, vervangen vloer bg); 1964833; 06-08-2026; Status: BOPA Vergunning ver</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73</meta:user-defined>
    <meta:user-defined meta:name="OVERHEIDop.publicationIssue">385487</meta:user-defined>
    <meta:user-defined meta:name="OVERHEIDop.GmbID/DC.identifier">gmb-2026-385487</meta:user-defined>
    <meta:user-defined meta:name="OVERHEIDop.versieInformatie"/>
  </office:meta>
</office:document-meta>
</file>