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jttenbachstraat 12-H 1093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de samenvoeging van de gebouwen</text:p>
            <text:p text:style-name="common-al">Zaakadres: Wijttenbachstraat 12-H 1093JB Amsterdam</text:p>
            <text:p text:style-name="common-al">Datum ontvangst: 05-08-2026</text:p>
            <text:p text:style-name="common-al">Zaaknummer: Z2026-034877</text:p>
            <text:p text:style-name="common-al">DSO-nummer: 202608050055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48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8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4877</meta:user-defined>
    <meta:user-defined meta:name="DCTERMS.abstract">legaliseren van de samenvoeging van de gebouw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jttenbachstraat 12-H 1093J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85</meta:user-defined>
    <meta:user-defined meta:name="OVERHEIDop.GmbID/DC.identifier">gmb-2026-385485</meta:user-defined>
    <meta:user-defined meta:name="OVERHEIDop.versieInformatie"/>
  </office:meta>
</office:document-meta>
</file>