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toging, Pride protestmars, van Enkstraat naar Grote Kerkplein (zaaknummer 160337-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ingediend:</text:p>
            <text:p text:style-name="common-al">een kennisgeving betoging op basis van de Algemene Plaatselijke Verordening 2024 (APV) voor het houden van een Pride protestmars op <text:span text:style-name="nadrukvet">29 augustus 2026</text:span>, start bij De Enk, naar de stadkamer Zeven Alleetjes, naar de Sassenpoort, langs de Nieuwe Markt, naar de Oude Vismarkt, naar de Grote Markt, naar de Goudsteeg en eindigen op het Grote Kerkplein<text:span text:style-name="nadrukvet">.</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54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Kennisgeving betoging, Pride protestmars, van Enkstraat naar Grote Kerkplein (zaaknummer 160337-2026)</meta:user-defined>
    <meta:user-defined meta:name="DCTERMS.W3CDTF/DCTERMS.available">2026-08-13</meta:user-defined>
    <meta:user-defined meta:name="DCTERMS.W3CDTF/OVERHEIDop.jaargang">2026</meta:user-defined>
    <meta:user-defined meta:name="OVERHEIDop.publicationIssue">385481</meta:user-defined>
    <meta:user-defined meta:name="OVERHEIDop.GmbID/DC.identifier">gmb-2026-385481</meta:user-defined>
    <meta:user-defined meta:name="OVERHEIDop.versieInformatie"/>
  </office:meta>
</office:document-meta>
</file>