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1-08-2026 hebben wij een ontheffing verleend voor het ten gehore brengen van muziek (Bruiloft op 4 september 2026) op het adres Kerkstraat 51 7471AG Goor. Deze vergunning staat ingeschreven onder zaaknummer 0000110702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54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107029</meta:user-defined>
    <meta:user-defined meta:name="DCTERMS.abstract">het ten gehore brengen van muziek (Bruiloft op 4 september 2026)</meta:user-defined>
    <dc:language>nl</dc:language>
    <meta:user-defined meta:name="OVERHEIDop.locatietype/OVERHEIDop.gebiedsmarkering">Punt</meta:user-defined>
    <meta:user-defined meta:name="DC.title">Op 11-08-2026 hebben wij een ontheffing verleend voor het ten gehore brengen van muziek (Bruiloft op 4 september 2026) op het adres Kerkstraat 51 7471AG Goor. Deze vergunning staat ingeschreven onder zaaknummer 00001107029.</meta:user-defined>
    <meta:user-defined meta:name="DCTERMS.W3CDTF/DCTERMS.available">2026-08-13</meta:user-defined>
    <meta:user-defined meta:name="DCTERMS.W3CDTF/OVERHEIDop.jaargang">2026</meta:user-defined>
    <meta:user-defined meta:name="OVERHEIDop.publicationIssue">385473</meta:user-defined>
    <meta:user-defined meta:name="OVERHEIDop.GmbID/DC.identifier">gmb-2026-385473</meta:user-defined>
    <meta:user-defined meta:name="OVERHEIDop.versieInformatie"/>
  </office:meta>
</office:document-meta>
</file>