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gedeeltelijk verleend Daniël Stalpertstraat 87-3 1072XC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randeren en bouwkundig samenvoegen van de derde en zolderverdieping en het plaatsen van twee dakkapellen met behoud van bestemming daarvan tot één woning.</text:p>
            <text:p text:style-name="common-al">Besluit: gedeeltelijk verleend</text:p>
            <text:p text:style-name="common-al">Besluit verzonden op: 11-08-2026</text:p>
            <text:p text:style-name="common-al">Zaakadres: Daniël Stalpertstraat 87-3 1072XC Amsterdam</text:p>
            <text:p text:style-name="common-al">Zaaknummer: Z2026-017847</text:p>
            <text:p text:style-name="common-al">DSO-nummer: 202604210198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7847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547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7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7847</meta:user-defined>
    <meta:user-defined meta:name="DCTERMS.abstract">veranderen en bouwkundig samenvoegen van de derde en zolder verdieping en het plaatsen van twee dakkapellen met behoud van bestemming daarvan ..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gedeeltelijk verleend Daniël Stalpertstraat 87-3 1072XC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72</meta:user-defined>
    <meta:user-defined meta:name="OVERHEIDop.GmbID/DC.identifier">gmb-2026-385472</meta:user-defined>
    <meta:user-defined meta:name="OVERHEIDop.versieInformatie"/>
  </office:meta>
</office:document-meta>
</file>