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erbindingsweg 10, 2914LH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6 augustus 2026 een aanvraag om een omgevingsvergunning ontvangen. Het gaat over het herplaatsen van een reeds bestaand toegangshek en vlaggenmasten op de locatie Verbindingsweg 10, 2914LH Nieuwerkerk aan den IJssel. De aanvraag is geregistreerd onder kenmerk 2026-00019538. De aanvraag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Omgevingsplanactiviteit werk (aanleg)werkzaamheden uitvoer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8546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6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6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9538</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erbindingsweg 10, 2914LH Nieuwerkerk aan den IJssel</meta:user-defined>
    <meta:user-defined meta:name="DCTERMS.W3CDTF/DCTERMS.available">2026-08-13</meta:user-defined>
    <meta:user-defined meta:name="DCTERMS.W3CDTF/OVERHEIDop.jaargang">2026</meta:user-defined>
    <meta:user-defined meta:name="OVERHEIDop.publicationIssue">385469</meta:user-defined>
    <meta:user-defined meta:name="OVERHEIDop.GmbID/DC.identifier">gmb-2026-385469</meta:user-defined>
    <meta:user-defined meta:name="OVERHEIDop.versieInformatie"/>
  </office:meta>
</office:document-meta>
</file>