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eranderen/vergroten van een pand aan de Boortorenweg 15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een besluit genomen op de aanvraag met zaaknummer Z2026-00001093 voor een Omgevingsvergunning voor het veranderen/vergroten van een pand op locatie Boortorenweg 15 in Hengelo. De vergunning is toegeken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546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93</meta:user-defined>
    <meta:user-defined meta:name="DCTERMS.abstract">Betreft: Beschikking op aanvraag op locatie Boortorenweg 15 in Henge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veranderen/vergroten van een pand aan de Boortorenweg 15 in Hengelo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5468</meta:user-defined>
    <meta:user-defined meta:name="OVERHEIDop.GmbID/DC.identifier">gmb-2026-385468</meta:user-defined>
    <meta:user-defined meta:name="OVERHEIDop.versieInformatie"/>
  </office:meta>
</office:document-meta>
</file>