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is verleend, het kappen van een boom (Goud iep) met herplantplicht, Korenbloemstraat 24, 5111 AH Baarle-Nassau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aarle-Nassau hebben de aanvraag omgevingsvergunning verleend voor het kappen van een boom (Goud iep) met herplantplicht op het adres Korenbloemstraat 24, 5111 AH Baarle-Nassau. Verzenddatum besluit 11-08-2026 (1143006). Kappen boom met herplantplicht (uitgestelde inwerking 4 weken)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kunnen op grond van de Algemene wet bestuursrecht bezwaar maken tegen dit besluit, binnen 6 weken na de datum van verzending van het besluit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854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143006</meta:user-defined>
    <dc:language>nl</dc:language>
    <meta:user-defined meta:name="OVERHEIDop.locatietype/OVERHEIDop.gebiedsmarkering">Punt</meta:user-defined>
    <meta:user-defined meta:name="DC.title">Besluit omgevingsvergunning is verleend, het kappen van een boom (Goud iep) met herplantplicht, Korenbloemstraat 24, 5111 AH Baarle-Nassau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66</meta:user-defined>
    <meta:user-defined meta:name="OVERHEIDop.GmbID/DC.identifier">gmb-2026-385466</meta:user-defined>
    <meta:user-defined meta:name="OVERHEIDop.versieInformatie"/>
  </office:meta>
</office:document-meta>
</file>