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 Besluit activiteiten leefomgeving (Bal) – Prof. Oppenheimstraat 7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</text:p>
            <text:p text:style-name="common-al">Voor: Het aanleggen van een gesloten bodemenergiesysteem</text:p>
            <text:p text:style-name="common-al">Locatie: Prof. Oppenheimstraat 7, 5463 ED Veghel</text:p>
            <text:p text:style-name="common-al">DSO-kenmerk: 2026072700924</text:p>
            <text:p text:style-name="common-al">Zaaknummer: Z/511745</text:p>
            <text:p text:style-name="common-al">Datum ontvangen: 27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54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eierij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745</meta:user-defined>
    <dc:language>nl</dc:language>
    <meta:user-defined meta:name="OVERHEIDop.locatietype/OVERHEIDop.gebiedsmarkering">Punt</meta:user-defined>
    <meta:user-defined meta:name="DC.title">Gemeente Meierijstad - Melding Besluit activiteiten leefomgeving (Bal) – Prof. Oppenheimstraat 7 Vegh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63</meta:user-defined>
    <meta:user-defined meta:name="OVERHEIDop.GmbID/DC.identifier">gmb-2026-385463</meta:user-defined>
    <meta:user-defined meta:name="OVERHEIDop.versieInformatie"/>
  </office:meta>
</office:document-meta>
</file>