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arlem, verlengen beslistermijn omgevingsvergunning, Rivièradreef 19A 2037AD Haarlem, 0392-2026-0100136, het realiseren van een sportwinkel en jongeren maatschappelijk werk, verzonden 11-08-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Het besluit ligt niet ter inzage en is niet digitaal te volgen. Deze mededeling is uitsluitend informatief. Het is niet mogelijk om bezwaar tegen deze mededeling in te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arlem</text:p>
            </table:table-cell>
            <table:table-cell office:value-type="string" table:style-name="header.C">
              <text:p text:style-name="headerright"><text:span text:style-name="nr">Nr. 385456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5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456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arl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arlem</meta:user-defined>
    <meta:user-defined meta:name="OVERHEID.Gemeente/OVERHEID.authority">Haarl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392-2026-0100136</meta:user-defined>
    <meta:user-defined meta:name="DCTERMS.abstract">het realiseren van een sportwinkel en jongeren maatschappelijk werk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Haarlem, verlengen beslistermijn omgevingsvergunning, Rivièradreef 19A 2037AD Haarlem, 0392-2026-0100136, het realiseren van een sportwinkel en jongeren maatschappelijk werk, verzonden 11-08-2026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456</meta:user-defined>
    <meta:user-defined meta:name="OVERHEIDop.GmbID/DC.identifier">gmb-2026-385456</meta:user-defined>
    <meta:user-defined meta:name="OVERHEIDop.versieInformatie"/>
  </office:meta>
</office:document-meta>
</file>