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p 05-08-2026 hebben wij een aanvraag reguliere omgevingsvergunning voor het plaatsen van een mestsilo op het adres Mossendamsweg 6 7495RW Ambt Delden ontvangen. Deze aanvraag staat ingeschreven onder zaaknummer 0000110740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5-08-2026 hebben wij een aanvraag Omgevingsvergunning enkelvoudig (regulier) ontvangen. De aanvraag heeft betrekking op de onderdeel:</text:p>
            <text:p text:style-name="common-al"/>
            <text:list text:style-name="id1-3-2-1-1-4">
              <text:list-item text:style-override="id1-3-2-1-1-4-1">
                <text:number>-</text:number>
                <text:p text:style-name="al"/>
                <text:p text:style-name="al">Omgevingsplanactiviteit bouwwerken</text:p>
              </text:list-item>
            </text:list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54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7405</meta:user-defined>
    <meta:user-defined meta:name="DCTERMS.abstract">het plaatsen van een mestsi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5-08-2026 hebben wij een aanvraag reguliere omgevingsvergunning voor het plaatsen van een mestsilo op het adres Mossendamsweg 6 7495RW Ambt Delden ontvangen. Deze aanvraag staat ingeschreven onder zaaknummer 00001107405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50</meta:user-defined>
    <meta:user-defined meta:name="OVERHEIDop.GmbID/DC.identifier">gmb-2026-385450</meta:user-defined>
    <meta:user-defined meta:name="OVERHEIDop.versieInformatie"/>
  </office:meta>
</office:document-meta>
</file>