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Spuistraat 69 A, 2511 BC 's-Gravenhage, Spuistraat 71, 2511 BC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Spuistraat 69A door het plaatsen van een bakdampafvoerinstallatie op het dak ten behoeve van het pand Spuistraat 71 (legalisatie)</text:p>
            <text:p text:style-name="common-al"/>
            <text:p text:style-name="common-al">Ons kenmerk: VTH2026-66499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Spuistraat 69 A, 2511 BC 's-Gravenhage, Spuistraat 71, 2511 BC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1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544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4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4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499</meta:user-defined>
    <meta:user-defined meta:name="DCTERMS.abstract">het veranderen van het pand Spuistraat 69A door het plaatsen van een bakdampafvoerinstallatie op het dak ten behoeve van het pand Spuistraat 71 (legalisatie)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Omgevingsvergunning - Aangevraagd, Spuistraat 69 A, 2511 BC 's-Gravenhage, Spuistraat 71, 2511 BC 's-Gravenhag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449</meta:user-defined>
    <meta:user-defined meta:name="OVERHEIDop.GmbID/DC.identifier">gmb-2026-385449</meta:user-defined>
    <meta:user-defined meta:name="OVERHEIDop.versieInformatie"/>
  </office:meta>
</office:document-meta>
</file>