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xhavenweg 14A 1021H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nieuwen van het remmingwerk Willem I sluis</text:p>
            <text:p text:style-name="common-al">Zaakadres: Sixhavenweg 14A 1021HG Amsterdam</text:p>
            <text:p text:style-name="common-al">Datum ontvangst: 01-07-2026</text:p>
            <text:p text:style-name="common-al">Zaaknummer: Z2026-029071</text:p>
            <text:p text:style-name="common-al">DSO-nummer: 20260701004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4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071</meta:user-defined>
    <meta:user-defined meta:name="DCTERMS.abstract">vervangen remmingwerk Willem I sluis (tech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ixhavenweg 14A 1021HG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42</meta:user-defined>
    <meta:user-defined meta:name="OVERHEIDop.GmbID/DC.identifier">gmb-2026-385442</meta:user-defined>
    <meta:user-defined meta:name="OVERHEIDop.versieInformatie"/>
  </office:meta>
</office:document-meta>
</file>