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, melding brandveilig gebruik, Kleveringweg 24 2616LZ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leveringweg 24 2616LZ Delft |melding brandveilig gebruik, 11-08-2026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of intrekking daarvan (en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8544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brandveilig gebruik</meta:user-defined>
    <meta:user-defined meta:name="OVERHEIDop.referentienummer">Z2026-002795</meta:user-defined>
    <meta:user-defined meta:name="DCTERMS.abstract">Melding brandveilig gebrui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randveilig gebruik, melding brandveilig gebruik, Kleveringweg 24 2616LZ Delf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40</meta:user-defined>
    <meta:user-defined meta:name="OVERHEIDop.GmbID/DC.identifier">gmb-2026-385440</meta:user-defined>
    <meta:user-defined meta:name="OVERHEIDop.versieInformatie"/>
  </office:meta>
</office:document-meta>
</file>