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5-1">
      <text:list-level-style-bullet text:bullet-char="•" text:level="1">
        <style:list-level-properties text:min-label-width="10mm"/>
      </text:list-level-style-bullet>
    </text:list-style>
    <text:list-style style:name="id1-3-2-2-1-35-2">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38-2">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4-1">
      <text:list-level-style-bullet text:bullet-char="•" text:level="1">
        <style:list-level-properties text:min-label-width="10mm"/>
      </text:list-level-style-bullet>
    </text:list-style>
    <text:list-style style:name="id1-3-2-2-1-44-2">
      <text:list-level-style-bullet text:bullet-char="•" text:level="1">
        <style:list-level-properties text:min-label-width="10mm"/>
      </text:list-level-style-bullet>
    </text:list-style>
    <text:list-style style:name="id1-3-2-2-1-44-3">
      <text:list-level-style-bullet text:bullet-char="•" text:level="1">
        <style:list-level-properties text:min-label-width="10mm"/>
      </text:list-level-style-bullet>
    </text:list-style>
    <text:list-style style:name="id1-3-2-2-1-44-4">
      <text:list-level-style-bullet text:bullet-char="•" text:level="1">
        <style:list-level-properties text:min-label-width="10mm"/>
      </text:list-level-style-bullet>
    </text:list-style>
    <text:list-style style:name="id1-3-2-2-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0">
      <text:list-level-style-bullet text:bullet-char="•" text:level="1">
        <style:list-level-properties text:min-label-width="10mm"/>
      </text:list-level-style-bullet>
    </text:list-style>
    <text:list-style style:name="id1-3-2-2-1-100-1">
      <text:list-level-style-bullet text:bullet-char="•" text:level="1">
        <style:list-level-properties text:min-label-width="10mm"/>
      </text:list-level-style-bullet>
    </text:list-style>
    <text:list-style style:name="id1-3-2-2-1-100-2">
      <text:list-level-style-bullet text:bullet-char="•" text:level="1">
        <style:list-level-properties text:min-label-width="10mm"/>
      </text:list-level-style-bullet>
    </text:list-style>
    <text:list-style style:name="id1-3-2-2-1-100-3">
      <text:list-level-style-bullet text:bullet-char="•" text:level="1">
        <style:list-level-properties text:min-label-width="10mm"/>
      </text:list-level-style-bullet>
    </text:list-style>
    <text:list-style style:name="id1-3-2-2-1-100-4">
      <text:list-level-style-bullet text:bullet-char="•" text:level="1">
        <style:list-level-properties text:min-label-width="10mm"/>
      </text:list-level-style-bullet>
    </text:list-style>
    <text:list-style style:name="id1-3-2-2-1-100-5">
      <text:list-level-style-bullet text:bullet-char="•" text:level="1">
        <style:list-level-properties text:min-label-width="10mm"/>
      </text:list-level-style-bullet>
    </text:list-style>
  </office:automatic-styles>
  <office:body>
    <office:text>
      <text:p text:style-name="new_page_staatscourant"/>
      <text:p text:style-name="single-kop-titel">Gemeente Middelburg - Eindverslag inspraakprocedure herinrichting Edelstenenbuur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Zaaknummer 1103862</text:p>
            <text:p text:style-name="al"/>
            <text:p text:style-name="al">
            <text:span text:style-name="nadrukvet">Aanleiding</text:span>
          </text:p>
            <text:p text:style-name="al">In het kader van het Europese project ‘Cool Neighbourhoods’ is een voorlopig ontwerp gemaakt voor de herinrichting van de Edelstenenbuurt. Het projectgebied omvat de straten Granaat, Parelplein, Saffier, Topaas en Turkoois. Het projectgebied bevindt zich in de Edelstenenbuurt van Middelburg en wordt gekenmerkt door grote oppervlakken verharding en een bomenbestand dat sterk achterblijft in groei. De straten dateren uit de jaren 80 van de vorige eeuw. Dit biedt ons de mogelijkheid om deze leefomgeving klimaatbestendiger en duurzamer in te richten, met aandacht voor verantwoord hergebruik van grondstoffen en materialen.</text:p>
            <text:p text:style-name="al"/>
            <text:p text:style-name="al">
            <text:span text:style-name="nadrukcur">Duurzaamheid</text:span>
          </text:p>
            <text:p text:style-name="al">Binnen het project streven wij naar een zo duurzaam mogelijk hergebruik van grondstoffen en materialen. De bestaande verharding wordt hergebruikt. Het overige materiaal wordt plaatselijk hergebruikt bij hoogteverschillen door het toepassen van zogenoemde ecomuurtjes (verticaal geplaatste tegelranden of korven waarin steenmateriaal netjes is gestapeld en waarvan de openingen geschikt zijn voor onder andere muurplantjes en insecten). Verhardingsmateriaal dat niet hergebruikt kan worden, wordt afgevoerd en elders toegepast als secundaire grondstof.</text:p>
            <text:p text:style-name="al"/>
            <text:p text:style-name="al">
            <text:span text:style-name="nadrukcur">Klimaat</text:span>
          </text:p>
            <text:p text:style-name="al">De afgelopen zomers laten zien dat het klimaat verandert: hogere temperaturen, droogte en extreme neerslag komen steeds vaker voor. Om hierop voorbereid te zijn, richten we het gebied klimaatbestendig in. Dit betekent dat maatregelen worden genomen om wateroverlast en te hoge omgevingstemperaturen in de toekomst te beperken.</text:p>
            <text:p text:style-name="al">Waar mogelijk vervangen we verharding die geen functie meer heeft door groen. Dit groen kan water opvangen en helpt hittestress te verminderen. Daarnaast leggen we een regenwaterriool aan en wordt het regenwater, waar mogelijk, beter benut voor de groei van planten.</text:p>
            <text:p text:style-name="al">Met deze maatregelen verbeteren we de leefomgeving en dragen we bij aan een toekomstbestendig gebied met meer ruimte voor groen en biodiversiteit.</text:p>
            <text:p text:style-name="al"/>
            <text:p text:style-name="al">
            <text:span text:style-name="nadrukvet">Participatie</text:span>
          </text:p>
            <text:p text:style-name="al">De aangrenzende bewoners en andere belanghebbenden binnen het projectgebied zijn tijdens de totstandkoming van het plan op verschillende manieren geïnformeerd, onder andere via bijeenkomsten in hotel Arneville en Hof Mondriaan. Ook is tijdens de goed bezochte Milieudag van 14 mei 2025 informatie gedeeld en toegelicht. De ontvangen reacties zijn, waar mogelijk, verwerkt in het voorlopig ontwerp dat in de inspraak is gebracht.</text:p>
            <text:p text:style-name="al"/>
            <text:p text:style-name="al">
            <text:span text:style-name="nadrukvet">Voorlopig ontwerp</text:span>
          </text:p>
            <text:p text:style-name="al">Het voorlopig ontwerp toont hoe de omgeving eruit komt te zien na de herinrichting. De belangrijkste veranderingen ten opzichte van de huidige situatie worden hieronder beschreven.</text:p>
            <text:p text:style-name="al"/>
            <text:p text:style-name="al">
            <text:span text:style-name="nadrukcur">Bomen en beplanting</text:span>
          </text:p>
            <text:list text:style-name="id1-3-2-2-1-22">
              <text:list-item text:style-override="id1-3-2-2-1-22-1">
                <text:number>•</text:number>
                <text:p text:style-name="al">Om hittestress te beperken en bij te dragen aan een gezonder en klimaatbestendiger leefgebied, wordt het aandeel groen in de omgeving vergroot. Gezonde bomen blijven behouden en krijgen, waar mogelijk, extra groeiruimte. Daarnaast worden nieuwe bomen aangeplant, afgestemd op de locatie en de beschikbare groeiruimte.</text:p>
              </text:list-item>
              <text:list-item text:style-override="id1-3-2-2-1-22-2">
                <text:number>•</text:number>
                <text:p text:style-name="al">Ook de beplanting, zoals heesters, vaste planten en kruidenrijke flora, wordt afgestemd op de locatie.</text:p>
              </text:list-item>
            </text:list>
            <text:p text:style-name="al"/>
            <text:p text:style-name="al">
            <text:span text:style-name="nadrukcur">Materialen</text:span>
          </text:p>
            <text:p text:style-name="al">Bij de herinrichting worden de volgende materialen toegepast:</text:p>
            <text:list text:style-name="id1-3-2-2-1-26">
              <text:list-item text:style-override="id1-3-2-2-1-26-1">
                <text:number>•</text:number>
                <text:p text:style-name="al">Hoofdpaden: hergebruik van beige klinkers, in combinatie met een rand van natuursteenkeien.</text:p>
              </text:list-item>
              <text:list-item text:style-override="id1-3-2-2-1-26-2">
                <text:number>•</text:number>
                <text:p text:style-name="al">Paden naar de voordeuren: hergebruik van roodbruine klinkers.</text:p>
              </text:list-item>
              <text:list-item text:style-override="id1-3-2-2-1-26-3">
                <text:number>•</text:number>
                <text:p text:style-name="al">Keermuurtjes en steenkorven: hierin worden diverse steensoorten verwerkt tot zogenoemde ecomuurtjes..</text:p>
              </text:list-item>
            </text:list>
            <text:p text:style-name="al"/>
            <text:p text:style-name="al">
            <text:span text:style-name="nadrukcur">Openbare verlichting</text:span>
          </text:p>
            <text:p text:style-name="al">De lichtmasten in het gebied verkeren in goede staat. In 2020 zijn de armaturen vervangen door energiezuinige ledverlichting. Enkele lichtmasten worden verplaatst om aan te sluiten op de nieuwe inrichting van de openbare ruimte. </text:p>
            <text:p text:style-name="al"/>
            <text:p text:style-name="al">
            <text:span text:style-name="nadrukcur">Riolering</text:span>
          </text:p>
            <text:p text:style-name="al">Om wateroverlast te voorkomen en voorbereid te zijn op de toekomst, wordt naast het bestaande vuilwaterriool een nieuw regenwaterriool aangelegd. Ongeveer de helft van dit regenwaterriool wordt aangesloten op het bestaande systeem dat uitmondt in de waterloop langs de Diamant. Het overige deel wordt bovengronds afgevoerd naar een regentuinvoorziening, waar het regenwater in de bodem kan infiltreren. </text:p>
            <text:p text:style-name="al"/>
            <text:p text:style-name="al">
            <text:span text:style-name="nadrukcur">Speelplaatsen</text:span>
          </text:p>
            <text:list text:style-name="id1-3-2-2-1-35">
              <text:list-item text:style-override="id1-3-2-2-1-35-1">
                <text:number>•</text:number>
                <text:p text:style-name="al">De hoofdspeelplaats aan het Parelplein wordt lager en natuurlijker ingericht.</text:p>
              </text:list-item>
              <text:list-item text:style-override="id1-3-2-2-1-35-2">
                <text:number>•</text:number>
                <text:p text:style-name="al">Op andere plekken in het gebied worden bespeelbare elementen toegevoegd.</text:p>
              </text:list-item>
            </text:list>
            <text:p text:style-name="al"/>
            <text:p text:style-name="al">
            <text:span text:style-name="nadrukcur">Verkeer</text:span>
          </text:p>
            <text:list text:style-name="id1-3-2-2-1-38">
              <text:list-item text:style-override="id1-3-2-2-1-38-1">
                <text:number>•</text:number>
                <text:p text:style-name="al">Het Parelplein en de Saffier zijn in de huidige situatie aangeduid als onverplicht fietspad en zijn met palen afgesloten voor autoverkeer. De overige paden zijn afgesloten met palen of sluishekken. Dat verandert niet. Hulpdiensten behouden wel de mogelijkheid om het gebied te bereiken.</text:p>
              </text:list-item>
              <text:list-item text:style-override="id1-3-2-2-1-38-2">
                <text:number>•</text:number>
                <text:p text:style-name="al">Doorgaand fietsverkeer kan gebruik blijven maken van de fietsroutes via de Diamant-Segeersweg en de Agaat.</text:p>
              </text:list-item>
            </text:list>
            <text:p text:style-name="al"/>
            <text:p text:style-name="al">
            <text:span text:style-name="nadrukcur">Waterberging en -afvoer</text:span>
          </text:p>
            <text:list text:style-name="id1-3-2-2-1-41">
              <text:list-item text:style-override="id1-3-2-2-1-41-1">
                <text:number>•</text:number>
                <text:p text:style-name="al">Schoon regenwater wordt zoveel mogelijk benut voor de beplanting. Zo wordt aan het Parelplein een regentuin aangelegd, waarin regenwater in de bodem kan infiltreren.</text:p>
              </text:list-item>
              <text:list-item text:style-override="id1-3-2-2-1-41-2">
                <text:number>•</text:number>
                <text:p text:style-name="al">De regenpijpen aan de voorzijde van de woningen worden, waar mogelijk, losgekoppeld van het riool, waardoor het regenwater bovengronds wordt afgevoerd.</text:p>
              </text:list-item>
            </text:list>
            <text:p text:style-name="al"/>
            <text:p text:style-name="al">
            <text:span text:style-name="nadrukcur">Weginrichting</text:span>
          </text:p>
            <text:list text:style-name="id1-3-2-2-1-44">
              <text:list-item text:style-override="id1-3-2-2-1-44-1">
                <text:number>•</text:number>
                <text:p text:style-name="al">Ter plaatse van het Parelplein wordt het hoofdpad plaatselijk iets verlegd. Hiermee wordt de rechte lijn onderbroken en ontstaat meer ruimte voor de regentuin, waar regenwater in de bodem kan infiltreren. In de overige straten wordt variatie aangebracht in de breedte van het hoofdpad, wat bijdraagt aan het karakter van een verblijfsgebied..</text:p>
              </text:list-item>
              <text:list-item text:style-override="id1-3-2-2-1-44-2">
                <text:number>•</text:number>
                <text:p text:style-name="al">De vormgeving van de entree bij de Agaat en de Diamant wordt ook aangepast, waarmee ongewenst gebruik wordt ontmoedigd.</text:p>
              </text:list-item>
              <text:list-item text:style-override="id1-3-2-2-1-44-3">
                <text:number>•</text:number>
                <text:p text:style-name="al">Het systeem van palen en hekwerken bij de entrees van het gebied blijft ongewijzigd.</text:p>
              </text:list-item>
              <text:list-item text:style-override="id1-3-2-2-1-44-4">
                <text:number>•</text:number>
                <text:p text:style-name="al">De hoofdpaden worden voorzien van hergebruikte beige klinkers. Voor de paden naar de voordeuren en langs de woningen worden de roodbruine klinkers hergebruikt. Deze kleurstelling komt de duidelijkheid ten goede.</text:p>
              </text:list-item>
            </text:list>
            <text:p text:style-name="al"/>
            <text:p text:style-name="al">
            <text:span text:style-name="nadrukvet">Profieltekeningen</text:span>
          </text:p>
            <text:p text:style-name="al">Ter verduidelijking van het voorlopig ontwerp zijn er bij de inspraakpublicatie vier profieltekeningen bijgevoegd met detailontwerpen voor de inrichting van de openbare ruimte:</text:p>
            <text:list text:style-name="id1-3-2-2-1-48">
              <text:list-item text:style-override="id1-3-2-2-1-48-1">
                <text:number>1.</text:number>
                <text:p text:style-name="al">Profiel A: Saffier tussen Agaat en Parelplein</text:p>
              </text:list-item>
              <text:list-item text:style-override="id1-3-2-2-1-48-2">
                <text:number>2.</text:number>
                <text:p text:style-name="al">Profiel B: Parelplein zuidzijde</text:p>
              </text:list-item>
              <text:list-item text:style-override="id1-3-2-2-1-48-3">
                <text:number>3.</text:number>
                <text:p text:style-name="al">Profiel C: Parelplein noordzijde</text:p>
              </text:list-item>
              <text:list-item text:style-override="id1-3-2-2-1-48-4">
                <text:number>4.</text:number>
                <text:p text:style-name="al">Profiel D: Saffier tussen Parelplein en Diamant</text:p>
              </text:list-item>
            </text:list>
            <text:p text:style-name="al"/>
            <text:p text:style-name="al">
            <text:span text:style-name="nadrukvet">Inspraak</text:span>
          </text:p>
            <text:p text:style-name="al">Volgens artikel 7, derde lid, onder d, van de Participatie- en inspraakverordening Middelburg wordt inspraak verleend over de inrichting of herinrichting van wegen, straten of pleinen. Voor de herinrichting van de genoemde straten binnen de Edelstenenbuurt is daarom het voorlopig ontwerp in de inspraak gebracht. De inspraak is bekendgemaakt in <text:a xlink:href="https://zoek.officielebekendmakingen.nl/gmb-2026-197519.html" xlink:type="simple">Gemeenteblad 2026, 197519 van 6 mei 2026</text:a>.</text:p>
            <text:p text:style-name="al">Inspraak was mogelijk gedurende zes weken: van woensdag 6 mei tot en met dinsdag 16 juni 2026. Tijdens deze periode heeft het ontwerp ter inzage gelegen in het stadskantoor en digitaal via het Gemeenteblad en <text:a xlink:href="https://www.middelburg.nl/edelstenenbuurtI" xlink:type="simple">www.middelburg.nl/edelstenenbuurt</text:a>. Ingezetenen en belanghebbenden konden in deze periode mondeling of schriftelijk hun zienswijze over het voorlopig ontwerp indienen.</text:p>
            <text:p text:style-name="al"/>
            <text:p text:style-name="al">
            <text:span text:style-name="nadrukvet">Zienswijzen</text:span>
          </text:p>
            <text:p text:style-name="al">Tijdens de inspraakperiode zijn 6 zienswijzen ontvangen. Hieronder volgt een overzicht van de zienswijzen en onze de reactie daarop.</text:p>
            <text:p text:style-name="al"/>
            <text:p text:style-name="al">
            <text:span text:style-name="nadrukvet">Zienswijze 1/2 – Zaaknummer 1103862 </text:span>
          </text:p>
            <text:p text:style-name="al">Zienswijze-indiener stelt dat de oversteek ter plaatse van Granaat en Turkoois vanwege auto’s gevaar vormt en pleit voor een verkeer-remmende maatregel.</text:p>
            <text:p text:style-name="al">
            <text:span text:style-name="nadrukvet">Reactie college van burgemeester en wethouders </text:span>
          </text:p>
            <text:p text:style-name="al">De bestaande verkeersremmers tw Inritblokken/drempel blijft gehandhaafd en zal worden hersteld.</text:p>
            <text:p text:style-name="al">Verder zal de kruising worden ingericht als voetgangersgebied zodat het duidelijk is voor de automobilist dat er een voetgangersgebied wordt doorkruist. Tussen pilaren en woning zal een laag hekwerk met klimplanten worden toegepast zodat voetganger op het voetpad blijft en daardoor goed zichtbaar is voor automobilist en waarbij het tevens esthetisch wordt versmald.</text:p>
            <text:p text:style-name="al">
            <text:span text:style-name="nadrukvet">Aanpassingen aan het ontwerp </text:span>
          </text:p>
            <text:p text:style-name="al">De drempelconstructie zal worden hersteld. Verder zal plaatselijk hekwerk met klimplanten worden toegepast waarmee de voetgangers duidelijker zichtbaar blijven voor de overstekende auto.</text:p>
            <text:p text:style-name="al"/>
            <text:p text:style-name="al">
            <text:span text:style-name="nadrukvet">Zienswijze 3</text:span> - <text:span text:style-name="nadrukvet">Zaaknummer 1126520 </text:span></text:p>
            <text:p text:style-name="al">Allergie voor Berkenbomen. En bestaande planten bij woning met zorg behandelen en zo mogelijk hergebruiken. </text:p>
            <text:p text:style-name="al">
            <text:span text:style-name="nadrukvet">Reactie college van burgemeester en wethouders </text:span>
          </text:p>
            <text:p text:style-name="al">In het beplantingsplan wordt er rekening gehouden met de ingediende wensen.</text:p>
            <text:p text:style-name="al">
            <text:span text:style-name="nadrukvet">Aanpassingen aan het ontwerp</text:span>
          </text:p>
            <text:p text:style-name="al">Maatwerk bestaande beplanting en gerichte keuze boomsoort m.b.t. allergieën. </text:p>
            <text:p text:style-name="al"/>
            <text:p text:style-name="al">
            <text:span text:style-name="nadrukvet">Zienswijze 4 - Zaaknummer 1120128 </text:span>
          </text:p>
            <text:p text:style-name="al">Aangaande plantsoen voorzijde Saffier 2&amp; 4 verzoek voor de volgende aandachtspunten:</text:p>
            <text:p text:style-name="al">1 Behoud bestaand hekje en stukje om onnodige doorloop voor woningen te voorkomen.</text:p>
            <text:p text:style-name="al">2 Voorkeur voor halfhoge Botanische Rozen en anders het bestaande groen handhaven.</text:p>
            <text:p text:style-name="al">3 Geen extra pad aanleggen door de groenstrook vanaf het fietspad Saffierplaats naar middenpad (entree) woningen.</text:p>
            <text:p text:style-name="al">
            <text:span text:style-name="nadrukvet">Reactie college van burgemeester en wethouders </text:span>
          </text:p>
            <text:p text:style-name="al">Het hekje kan gehandhaafd blijven. De padenstructuur op deze plek is in het plan aangepast. Ook wordt er rekening gehouden met de ingediende wensen wat betreft de beplantingskeuze.</text:p>
            <text:p text:style-name="al">
            <text:span text:style-name="nadrukvet">Aanpassingen aan het ontwerp</text:span>
          </text:p>
            <text:p text:style-name="al">De padenstructuur is aangepast in het ontwerp Ook de worden de wensen omtrent beplanting in het plan opgenomen. </text:p>
            <text:p text:style-name="al"/>
            <text:p text:style-name="al">
            <text:span text:style-name="nadrukvet">Zienswijze 5 - Zaaknummer 1120949</text:span>
          </text:p>
            <text:p text:style-name="al">Welke soorten beplanting zullen worden aangebracht? Daarnaast vernemen wij graag of het mogelijk is een boom op ons pad/calamiteitenroute op te nemen in het beplantingsplan.</text:p>
            <text:p text:style-name="al">
            <text:span text:style-name="nadrukvet">Reactie college van burgemeester en wethouders </text:span>
          </text:p>
            <text:p text:style-name="al">Als beplanting worden vaste planten en/of lage sierheesters toegepast.</text:p>
            <text:p text:style-name="al">Boom voor Granaat nr.38 is niet mogelijk ivm kabels en leidingen, voorstel is om een hogere meerstammige heester toe te passen.</text:p>
            <text:p text:style-name="al">
            <text:span text:style-name="nadrukvet">Aanpassingen aan het ontwerp</text:span>
          </text:p>
            <text:p text:style-name="al">Als beplanting worden vaste planten en/of lage sierheesters toegepast.</text:p>
            <text:p text:style-name="al">Voor Granaat nr.38 zal een hogere meerstammige heester worden toegepast.</text:p>
            <text:p text:style-name="al"/>
            <text:p text:style-name="al">
            <text:span text:style-name="nadrukvet">Zienswijze 6 - Zaaknummer 1103862 </text:span>
          </text:p>
            <text:p text:style-name="al">De verbinding tussen de nooduitgang van het complex Buitenrust en de Edelstenenbuurt is niet veilig en logisch voor overstekende rolstoelgebruikers. Vraag om hier het plan op aan te passen </text:p>
            <text:p text:style-name="al">
            <text:span text:style-name="nadrukvet">Reactie college van burgemeester en wethouders</text:span>
          </text:p>
            <text:p text:style-name="al">Een rechtstreekse loopverbinding is van toegevoegde waarde voor een veilige oversteek van het fietspad. </text:p>
            <text:p text:style-name="al">
            <text:span text:style-name="nadrukvet">Aanpassingen aan het ontwerp </text:span>
          </text:p>
            <text:p text:style-name="al">Het plan is aangepast waarbij er rekening is gehouden met een rechtstreekse verbinding </text:p>
            <text:p text:style-name="al"/>
            <text:p text:style-name="al">
            <text:span text:style-name="nadrukvet">Conclusie </text:span>
          </text:p>
            <text:p text:style-name="al">De zienswijzen en ambtshalve wijzigingen hebben geleid tot de volgende aanpassingen in het ontwerp: </text:p>
            <text:list text:style-name="id1-3-2-2-1-100">
              <text:list-item text:style-override="id1-3-2-2-1-100-1">
                <text:number>•</text:number>
                <text:p text:style-name="al">De oversteek ter plaatse van Granaat en Turkoois zal worden voorzien van fysieke verkeer remmende maatregelen.</text:p>
              </text:list-item>
              <text:list-item text:style-override="id1-3-2-2-1-100-2">
                <text:number>•</text:number>
                <text:p text:style-name="al">Ter plaatse van de Granaat zal beplanting en bomen worden aangebracht met extra aandacht ter voorkoming van allergieën.</text:p>
              </text:list-item>
              <text:list-item text:style-override="id1-3-2-2-1-100-3">
                <text:number>•</text:number>
                <text:p text:style-name="al">Ter plaatse van Saffier blijft de toegang tot de woningen 2/4 op gelijke wijze behandhaafd.</text:p>
              </text:list-item>
              <text:list-item text:style-override="id1-3-2-2-1-100-4">
                <text:number>•</text:number>
                <text:p text:style-name="al">Granaat tpv nr 38 is een boom niet mogelijk, daarom zal een meerstammige heester worden aangebracht.</text:p>
              </text:list-item>
              <text:list-item text:style-override="id1-3-2-2-1-100-5">
                <text:number>•</text:number>
                <text:p text:style-name="al">De verbinding tussen zijuitgang complex Buitenrust en Turkoois krijgt vorm door de aanleg van een extra verbindingspad.</text:p>
              </text:list-item>
            </text:list>
            <text:p text:style-name="al"/>
            <text:p text:style-name="al">Aldus vastgesteld door burgemeester en wethouders van Middelburg</text:p>
            <text:p text:style-name="al">in hun vergadering van 4 augustus 2026</text:p>
            <text:p text:style-name="al">de secretaris,                             de burgemeester,</text:p>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Garmt Kolhorn                           Yvonne van Mastrig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54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lburg</meta:user-defined>
    <meta:user-defined meta:name="OVERHEID.Informatietype/DC.type">officiële publicatie</meta:user-defined>
    <meta:user-defined meta:name="OVERHEIDop.Rubriek/DC.type">overige overheidsinformatie</meta:user-defined>
    <meta:user-defined meta:name="OVERHEID.Gemeente/OVERHEID.authority">Middelburg</meta:user-defined>
    <meta:user-defined meta:name="OVERHEID.Gemeente/DCTERMS.publisher">Middelburg</meta:user-defined>
    <meta:user-defined meta:name="OVERHEID.TaxonomieBeleidsagendaDecentraal/OVERHEID.category">Ruimte en infrastructuur | Organisatie en beleid</meta:user-defined>
    <meta:user-defined meta:name="OVERHEIDop.referentienummer">Zaaknummer 1103862</meta:user-defined>
    <dc:language>nl</dc:language>
    <meta:user-defined meta:name="OVERHEIDop.locatietype/OVERHEIDop.gebiedsmarkering">Lijn</meta:user-defined>
    <meta:user-defined meta:name="DC.title">Gemeente Middelburg - Eindverslag inspraakprocedure herinrichting Edelstenenbuurt</meta:user-defined>
    <meta:user-defined meta:name="DCTERMS.W3CDTF/DCTERMS.available">2026-08-19</meta:user-defined>
    <meta:user-defined meta:name="OVERHEIDop.externeBijlage">Definitief ontwerp.pdf|exb-2026-28771</meta:user-defined>
    <meta:user-defined meta:name="DCTERMS.W3CDTF/OVERHEIDop.jaargang">2026</meta:user-defined>
    <meta:user-defined meta:name="OVERHEIDop.publicationIssue">385431</meta:user-defined>
    <meta:user-defined meta:name="OVERHEIDop.GmbID/DC.identifier">gmb-2026-385431</meta:user-defined>
    <meta:user-defined meta:name="OVERHEIDop.versieInformatie"/>
  </office:meta>
</office:document-meta>
</file>