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mermeer, Ingetrokken aanvraag omgevingsvergunning, Sportveldweg 21 2151CA Nieuw-Vennep, het tijdelijk (3 jaar) realiseren van een airbnb, , 2026060201535, 0394134321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last-al">Het indienen van een bezwaar- en/of beroepschrift is hierbij niet van toepass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54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432192</meta:user-defined>
    <meta:user-defined meta:name="DCTERMS.abstract">het tijdelijk (3 jaar) realiseren van een airbnb</meta:user-defined>
    <dc:language>nl</dc:language>
    <meta:user-defined meta:name="OVERHEIDop.locatietype/OVERHEIDop.gebiedsmarkering">Vlak</meta:user-defined>
    <meta:user-defined meta:name="DC.title">Gemeente Haarlemmermeer, Ingetrokken aanvraag omgevingsvergunning, Sportveldweg 21 2151CA Nieuw-Vennep, het tijdelijk (3 jaar) realiseren van een airbnb, , 2026060201535, 03941343219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22</meta:user-defined>
    <meta:user-defined meta:name="OVERHEIDop.GmbID/DC.identifier">gmb-2026-385422</meta:user-defined>
    <meta:user-defined meta:name="OVERHEIDop.versieInformatie"/>
  </office:meta>
</office:document-meta>
</file>