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rans Halslaan 70, 1213 BM Hilversum, Frans Halslaan 70 Hilversum (nieuwbouw tijdelijk schoolgebouw); 1971563; 04-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Frans Halslaan 70, 1213 BM Hilversum, Frans Halslaan 70 Hilversum (nieuwbouw tijdelijk schoolgebouw); 1971563; 04-08-2026; Status: BOPA Vergunning verleend, gemeente Hilversum</text:p>
            <text:p text:style-name="common-al">
            
          </text:p>
            <text:p text:style-name="common-al">Verzenddatum: 0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4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1563</meta:user-defined>
    <dc:language>nl</dc:language>
    <meta:user-defined meta:name="DC.title">Frans Halslaan 70, 1213 BM Hilversum, Frans Halslaan 70 Hilversum (nieuwbouw tijdelijk schoolgebouw); 1971563; 04-08-2026; Status: BOPA Vergunning verleend, gemeente Hilversum</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70</meta:user-defined>
    <meta:user-defined meta:name="OVERHEIDop.publicationIssue">385418</meta:user-defined>
    <meta:user-defined meta:name="OVERHEIDop.GmbID/DC.identifier">gmb-2026-385418</meta:user-defined>
    <meta:user-defined meta:name="OVERHEIDop.versieInformatie"/>
  </office:meta>
</office:document-meta>
</file>