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uistraat 207 1012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een luifel/zonnescherm aan de voorgevel van het gebouw</text:p>
            <text:p text:style-name="common-al">Zaakadres: Spuistraat 207 1012VN Amsterdam</text:p>
            <text:p text:style-name="common-al">Datum ontvangst: 10-07-2026</text:p>
            <text:p text:style-name="common-al">Zaaknummer: Z2026-031107</text:p>
            <text:p text:style-name="common-al">DSO-nummer: 202607100076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4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107</meta:user-defined>
    <meta:user-defined meta:name="DCTERMS.abstract">aanbrengen van een luifel/zonnescherm aan de voorgevel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puistraat 207 1012V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15</meta:user-defined>
    <meta:user-defined meta:name="OVERHEIDop.GmbID/DC.identifier">gmb-2026-385415</meta:user-defined>
    <meta:user-defined meta:name="OVERHEIDop.versieInformatie"/>
  </office:meta>
</office:document-meta>
</file>