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Minaretstraat 1 2033WX Haarlem, 0392-2026-0100154, het uitbreiden van de Selimiye moskee, verzonden 1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54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0154</meta:user-defined>
    <meta:user-defined meta:name="DCTERMS.abstract">het uitbreiden van de Selimiye moske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Minaretstraat 1 2033WX Haarlem, 0392-2026-0100154, het uitbreiden van de Selimiye moskee, verzonden 11-08-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12</meta:user-defined>
    <meta:user-defined meta:name="OVERHEIDop.GmbID/DC.identifier">gmb-2026-385412</meta:user-defined>
    <meta:user-defined meta:name="OVERHEIDop.versieInformatie"/>
  </office:meta>
</office:document-meta>
</file>