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uitbreiden van de  kerk, Hemstea 3, 7152 BD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is een aanvraag ontvangen voor het uitbreiden van de kerk op locatie Hemstea 3, 7152 BD Eibergen. De aanvraag is geregistreerd onder zaaknummer Z2026-00001470. De aanvraag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541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70</meta:user-defined>
    <meta:user-defined meta:name="DCTERMS.abstract">Betreft: Aanvraag op locatie Hemstea 3, 7152BD Eibergen</meta:user-defined>
    <dc:language>nl</dc:language>
    <meta:user-defined meta:name="OVERHEIDop.locatietype/OVERHEIDop.gebiedsmarkering">Vlak</meta:user-defined>
    <meta:user-defined meta:name="DC.title">Aanvraag vergunning voor uitbreiden van de  kerk, Hemstea 3, 7152 BD Eiberg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11</meta:user-defined>
    <meta:user-defined meta:name="OVERHEIDop.GmbID/DC.identifier">gmb-2026-385411</meta:user-defined>
    <meta:user-defined meta:name="OVERHEIDop.versieInformatie"/>
  </office:meta>
</office:document-meta>
</file>