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47, Van Riebeekstraat 2, 2987AV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11 augustus 2026 een besluit genomen op de aanvraag met Z2026-00000647 voor het doorbreken van de muur tussen de keuken en woonkamer op locatie, Van Riebeekstraat 2, 2987AV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Technische bouwactiviteit (artikel 5.1, lid 2a)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3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54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47</meta:user-defined>
    <meta:user-defined meta:name="DCTERMS.abstract">Betreft: het doorbreken van de muur tussen de keuken en woonkamer [Z2026-00000647], Van Riebeekstraat 2, 2987AV Ridderkerk</meta:user-defined>
    <dc:language>nl</dc:language>
    <meta:user-defined meta:name="OVERHEIDop.locatietype/OVERHEIDop.gebiedsmarkering">Vlak</meta:user-defined>
    <meta:user-defined meta:name="DC.title">Kennisgeving besluit omgevingsvergunning Z2026-00000647, Van Riebeekstraat 2, 2987AV Ridderker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10</meta:user-defined>
    <meta:user-defined meta:name="OVERHEIDop.GmbID/DC.identifier">gmb-2026-385410</meta:user-defined>
    <meta:user-defined meta:name="OVERHEIDop.versieInformatie"/>
  </office:meta>
</office:document-meta>
</file>