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evenementenvergunning voor het Herfstfeest 2026 op 11 oktober 2026 op de locatie Kurkhout 100, 2719JZ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Zoetermeer heeft op 14 juli 2026 een aanvraag ontvangen met zaaknummer 2026-099903 voor een evenementenvergunning voor het Herfstfeest 2026 op11 oktober 2026 op de locatie Kurkhout 100, 2719JZ te Zoetermeer (Stadsboerderij de Balijhoeve). 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Wet algemene bepalingen omgevingsrech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540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0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0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Zoetermeer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6-099903</meta:user-defined>
    <meta:user-defined meta:name="DCTERMS.abstract">Herfstfeest 2026 dd 11 oktober 2026</meta:user-defined>
    <dc:language>nl</dc:language>
    <meta:user-defined meta:name="OVERHEIDop.locatietype/OVERHEIDop.gebiedsmarkering">Punt</meta:user-defined>
    <meta:user-defined meta:name="DC.title">Kennisgeving aanvraag evenementenvergunning voor het Herfstfeest 2026 op 11 oktober 2026 op de locatie Kurkhout 100, 2719JZ te Zoetermeer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04</meta:user-defined>
    <meta:user-defined meta:name="OVERHEIDop.GmbID/DC.identifier">gmb-2026-385404</meta:user-defined>
    <meta:user-defined meta:name="OVERHEIDop.versieInformatie"/>
  </office:meta>
</office:document-meta>
</file>