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evestraat 33A 3033GB Rotterdam, Hoevestraat 35B 3033GB Rotterdam, Hoevestraat 37A 3033G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op dezelfde dag verzonden) een omgevingsvergunning, met kenmerk <text:span text:style-name="nadrukvet">Z2026-000239/2026010701383</text:span>, heeft verleend voor de Bouwactiviteit (omgevingsplan), Bouwactiviteit (technisch). <text:span text:style-name="nadrukcur">(Grondslag: Omgevingswet, artikel 5.1)</text:span></text:p>
            <text:p text:style-name="common-al">De aanvraag betreft het realiseren van een opbouw aan de achterzijde van het pand met dakterras en het vervangen van de kozijnen op de locatie Hoevestraat 33A, 35B en 37A, 3033GB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54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239</meta:user-defined>
    <meta:user-defined meta:name="DCTERMS.abstract">Aanvraag betreft het realiseren van een dakopbouw, dakterras, muurdoorbraak en kozijnvervang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Hoevestraat 33A 3033GB Rotterdam, Hoevestraat 35B 3033GB Rotterdam, Hoevestraat 37A 3033GB Rotterdam</meta:user-defined>
    <meta:user-defined meta:name="DCTERMS.W3CDTF/DCTERMS.available">2026-08-13</meta:user-defined>
    <meta:user-defined meta:name="DCTERMS.W3CDTF/OVERHEIDop.jaargang">2026</meta:user-defined>
    <meta:user-defined meta:name="OVERHEIDop.publicationIssue">385403</meta:user-defined>
    <meta:user-defined meta:name="OVERHEIDop.GmbID/DC.identifier">gmb-2026-385403</meta:user-defined>
    <meta:user-defined meta:name="OVERHEIDop.versieInformatie"/>
  </office:meta>
</office:document-meta>
</file>