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een rommelmarkt op 13 september 2026, Broekerwaard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Broekerwaard Alkmaar<text:span text:style-name="nadrukvet">; </text:span>het organiseren van een rommelmarkt op 13 september 2026</text:p>
            <text:p text:style-name="common-al">
            
          </text:p>
            <text:p text:style-name="common-al">Datum ontvangst: 11-08-2026</text:p>
            <text:p text:style-name="last-al">Zaaknummer: 0000139975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539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9757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Algemene plaatselijke verordening Aangevraagd: Evenementenvergunning, het organiseren van een rommelmarkt op 13 september 2026, Broekerwaard Alkmaa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99</meta:user-defined>
    <meta:user-defined meta:name="OVERHEIDop.GmbID/DC.identifier">gmb-2026-385399</meta:user-defined>
    <meta:user-defined meta:name="OVERHEIDop.versieInformatie"/>
  </office:meta>
</office:document-meta>
</file>