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kelselaan 72B-01 en 72B-02 3037P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93</text:span>/<text:span text:style-name="nadrukvet">2026070100603</text:span>, heeft ontvangen voor de Bouwactiviteit (omgevingsplan), Bouwactiviteit (technisch). <text:span text:style-name="nadrukcur">(Grondslag: Omgevingswet, artikel 5.1)</text:span></text:p>
            <text:p text:style-name="common-al">De aanvraag betreft de legalisatie van de herindeling van de oppervlaktes van de woningen op de locatie Berkelselaan 72B-01 en 72B-02 3037PJ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39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93</meta:user-defined>
    <meta:user-defined meta:name="DCTERMS.abstract">de legalisatie van de herindeling van de oppervlaktes van d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kelselaan 72B-01 en 72B-02 3037PJ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96</meta:user-defined>
    <meta:user-defined meta:name="OVERHEIDop.GmbID/DC.identifier">gmb-2026-385396</meta:user-defined>
    <meta:user-defined meta:name="OVERHEIDop.versieInformatie"/>
  </office:meta>
</office:document-meta>
</file>