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bouwwerk, Rotterdamseweg 246 2628A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tterdamseweg 246 2628AS Delft |het brandveilig gebruik van het bouwwerk, 11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53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88</meta:user-defined>
    <meta:user-defined meta:name="DCTERMS.abstract">Gebruikersmelding Nieuwbouw D.S.R.V. "Laga"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het brandveilig gebruik van het bouwwerk, Rotterdamseweg 246 2628AS Del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89</meta:user-defined>
    <meta:user-defined meta:name="OVERHEIDop.GmbID/DC.identifier">gmb-2026-385389</meta:user-defined>
    <meta:user-defined meta:name="OVERHEIDop.versieInformatie"/>
  </office:meta>
</office:document-meta>
</file>