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maakt bekend </text:p>
            <text:p text:style-name="common-al">
            
          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8538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8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8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roningen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Huisvesting | Organisatie en belei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GRN-00038163</meta:user-defined>
    <meta:user-defined meta:name="DCTERMS.abstract">...</meta:user-defined>
    <dc:language>nl</dc:language>
    <meta:user-defined meta:name="OVERHEIDop.locatietype/OVERHEIDop.gebiedsmarkering">Punt</meta:user-defined>
    <meta:user-defined meta:name="DC.title">Kennisgeving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382</meta:user-defined>
    <meta:user-defined meta:name="OVERHEIDop.GmbID/DC.identifier">gmb-2026-385382</meta:user-defined>
    <meta:user-defined meta:name="OVERHEIDop.versieInformatie"/>
  </office:meta>
</office:document-meta>
</file>