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ozef Israëlskade 89-2 1073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woning op de tweede en derde verdieping naar vier onzelfstandige woonruimten</text:p>
            <text:p text:style-name="common-al">Besluit: verleend</text:p>
            <text:p text:style-name="common-al">Besluit verzonden op: 11-08-2026</text:p>
            <text:p text:style-name="common-al">Zaakadres: Jozef Israëlskade 89-2 1073RB Amsterdam</text:p>
            <text:p text:style-name="common-al">Zaaknummer: Z2026-021317</text:p>
            <text:p text:style-name="common-al">DSO-nummer: 202605130108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131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3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17</meta:user-defined>
    <meta:user-defined meta:name="DCTERMS.abstract">veranderen van de woning op de tweede en derde verdieping naar vier onzelfstandige woonruimten</meta:user-defined>
    <dc:language>nl</dc:language>
    <meta:user-defined meta:name="DC.title">Besluit omgevingsvergunning reguliere procedure verleend Jozef Israëlskade 89-2 1073RB Amsterdam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767</meta:user-defined>
    <meta:user-defined meta:name="OVERHEIDop.publicationIssue">385378</meta:user-defined>
    <meta:user-defined meta:name="OVERHEIDop.GmbID/DC.identifier">gmb-2026-385378</meta:user-defined>
    <meta:user-defined meta:name="OVERHEIDop.versieInformatie"/>
  </office:meta>
</office:document-meta>
</file>