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Jollenmakershof 6, plaatsen dakserre voorzij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8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2026AV0199</text:span>
            <text:span text:style-name="datum"/>
          </text:p>
          </text:section>
          <text:section text:name="ondertekening_id1-3-2-2-2">
            <text:p><text:span text:style-name="functie">De stukken kunt u op afpsraak inzien.</text:span></text:p>
            <text:p>In dit stadium is het indienen van zienswijzen/bezwaar/beroep nog niet mogelijk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853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Jollenmakershof 6, plaatsen dakserre voorzijde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73</meta:user-defined>
    <meta:user-defined meta:name="OVERHEIDop.GmbID/DC.identifier">gmb-2026-385373</meta:user-defined>
    <meta:user-defined meta:name="OVERHEIDop.versieInformatie"/>
  </office:meta>
</office:document-meta>
</file>