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: het realiseren van een dakopbouw op bestaande aanbouw aan de Julianastraat 30, 7031 ZZ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olgende aanvraag omgevingsvergunning is de beslistermijn verlengd door de gemeente Doetinchem:</text:p>
            <text:p text:style-name="common-al">
            
          </text:p>
            <text:p text:style-name="common-al">Locatie:					Julianastraat 30, 7031 ZZ Wehl</text:p>
            <text:p text:style-name="common-al">Omschrijving:			het realiseren van een dakopbouw op bestaande aanbouw</text:p>
            <text:p text:style-name="common-al">Dossiernummer:		gD2606005372</text:p>
            <text:p text:style-name="common-al">Datum verzending:	11-08-2026</text:p>
            <text:p text:style-name="common-al">
            
          </text:p>
            <text:p text:style-name="last-al">Het verlengen van de beslistermijn is een voorbereidingsbeslissing in de zin van artikel 6.3 van de Algemene wet bestuursrecht. Dit is een beslissing waartegen geen bezwaar en/of beroep mogelijk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8537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606005372</meta:user-defined>
    <meta:user-defined meta:name="DCTERMS.abstract">Verlengen beslistermijn voor het realiseren van een dakopbouw op bestaande aanbouw aan de Julianastraat 30, 7031 ZZ Wehl</meta:user-defined>
    <dc:language>nl</dc:language>
    <meta:user-defined meta:name="OVERHEIDop.locatietype/OVERHEIDop.gebiedsmarkering">Punt</meta:user-defined>
    <meta:user-defined meta:name="DC.title">Verlengen beslistermijn: het realiseren van een dakopbouw op bestaande aanbouw aan de Julianastraat 30, 7031 ZZ Weh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71</meta:user-defined>
    <meta:user-defined meta:name="OVERHEIDop.GmbID/DC.identifier">gmb-2026-385371</meta:user-defined>
    <meta:user-defined meta:name="OVERHEIDop.versieInformatie"/>
  </office:meta>
</office:document-meta>
</file>