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Willemsplein 1 3016DN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1-07-2026</text:span> een aanvraag voor een omgevingsvergunning, met kenmerk <text:span text:style-name="nadrukvet">Z2026-010066</text:span>/<text:span text:style-name="nadrukvet">2026072100506</text:span>, heeft ontvangen voor de Bouwactiviteit (omgevingsplan), Bouwactiviteit (technisch). <text:span text:style-name="nadrukcur">(Grondslag: Omgevingswet, artikel 5.1)</text:span></text:p>
            <text:p text:style-name="common-al">De aanvraag betreft het plaatsen van een sauna op het dak en het wijzigen van de indeling op de begane grond bij Thon Hotel op de locatie Willemsplein 1 3016DN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37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066</meta:user-defined>
    <meta:user-defined meta:name="DCTERMS.abstract">Het plaatsen van een sauna op het dak en het wijzigen van de indeling op de begane grond bij Thon Hot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Willemsplein 1 3016DN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70</meta:user-defined>
    <meta:user-defined meta:name="OVERHEIDop.GmbID/DC.identifier">gmb-2026-385370</meta:user-defined>
    <meta:user-defined meta:name="OVERHEIDop.versieInformatie"/>
  </office:meta>
</office:document-meta>
</file>