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Corstina Kinneginstraat 16, plaatsen dakkapel voor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atum binnenkomst: 4 augustus 2026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Ons kenmerk:</text:span>
            <text:span text:style-name="datum">2026AV0198</text:span>
          </text:p>
          </text:section>
          <text:section text:name="ondertekening_id1-3-2-2-2">
            <text:p><text:span text:style-name="functie">De stukken kunt u op afpsraak inzien.</text:span></text:p>
            <text:p>In dit stadium is het indienen van zienswijzen/bezwaar/beroep nog niet mogelijk.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zaan</text:p>
            </table:table-cell>
            <table:table-cell office:value-type="string" table:style-name="header.C">
              <text:p text:style-name="headerright"><text:span text:style-name="nr">Nr. 3853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zaa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zaan</meta:user-defined>
    <meta:user-defined meta:name="OVERHEID.Gemeente/OVERHEID.authority">Oostzaa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Corstina Kinneginstraat 16, plaatsen dakkapel voorzij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66</meta:user-defined>
    <meta:user-defined meta:name="OVERHEIDop.GmbID/DC.identifier">gmb-2026-385366</meta:user-defined>
    <meta:user-defined meta:name="OVERHEIDop.versieInformatie"/>
  </office:meta>
</office:document-meta>
</file>