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Kerkstraat 253, plaats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 4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</text:span>
            <text:span text:style-name="datum">2026AV0193</text:span>
          </text:p>
          </text:section>
          <text:section text:name="ondertekening_id1-3-2-2-2">
            <text:p><text:span text:style-name="functie">De stukken kunt u op afpsraak inzien.</text:span></text:p>
            <text:p>In dit stadium is het indienen van zienswijzen/bezwaar/beroep nog niet mogelijk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853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Kerkstraat 253, plaatsen aanbouw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62</meta:user-defined>
    <meta:user-defined meta:name="OVERHEIDop.GmbID/DC.identifier">gmb-2026-385362</meta:user-defined>
    <meta:user-defined meta:name="OVERHEIDop.versieInformatie"/>
  </office:meta>
</office:document-meta>
</file>