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wijzigen van de gevel, Zernikeplein 7, 9747 AS Groningen, Verzoeklocatie 20260810003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wijzigen van de gevel aan Zernikeplein 7 te Groningen  Verzoeklocatie 2026081000339, dossiernummer GRN-00039364. </text:p>
            <text:p text:style-name="common-al">De volgende activiteiten zijn aangevraagd: </text:p>
            <text:p text:style-name="common-al">- Bouwactiviteit (omgevingsplan)</text:p>
            <text:p text:style-name="common-al">- Bouwactiviteit (technisch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53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36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wijzigen van de gevel, Zernikeplein 7, 9747 AS Groningen, Verzoeklocatie 2026081000339</meta:user-defined>
    <meta:user-defined meta:name="OVERHEIDop.datumEindeReactietermijn">2026-09-22</meta:user-defined>
    <meta:user-defined meta:name="OVERHEIDop.terinzageleggingBG">https://groningen.lokalebekendmakingen.nl/case/1:9822:30816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59</meta:user-defined>
    <meta:user-defined meta:name="OVERHEIDop.GmbID/DC.identifier">gmb-2026-385359</meta:user-defined>
    <meta:user-defined meta:name="OVERHEIDop.versieInformatie"/>
  </office:meta>
</office:document-meta>
</file>