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kappen van bomen op de Dijkgraaf  Spijkenisse Verzoeklocatie 20260811002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kappen van bomen op de Dijkgraaf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om kappen of houtopstand vellen</text:p>
            <text:p text:style-name="common-al">
            
          </text:p>
            <text:p text:style-name="common-al">
            <text:span text:style-name="nadrukvet">Waar</text:span>
          </text:p>
            <text:p text:style-name="common-al">Dijkgraaf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20969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1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53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9305020969</meta:user-defined>
    <meta:user-defined meta:name="DCTERMS.abstract">Het kappen van bomen op de Dijkgraaf</meta:user-defined>
    <dc:language>nl</dc:language>
    <meta:user-defined meta:name="OVERHEIDop.locatietype/OVERHEIDop.gebiedsmarkering">Vlak</meta:user-defined>
    <meta:user-defined meta:name="DC.title">Gemeente Nissewaard - Aanvraag omgevingsvergunning Het kappen van bomen op de Dijkgraaf  Spijkenisse Verzoeklocatie 2026081100215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58</meta:user-defined>
    <meta:user-defined meta:name="OVERHEIDop.GmbID/DC.identifier">gmb-2026-385358</meta:user-defined>
    <meta:user-defined meta:name="OVERHEIDop.versieInformatie"/>
  </office:meta>
</office:document-meta>
</file>