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Biesboschstraat 81-3 1078M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van de berging op de vierde verdieping naar woonruimte behorende bij woning de woning op de derde verdieping en maken van interne trap</text:p>
            <text:p text:style-name="common-al">Besluit: verleend</text:p>
            <text:p text:style-name="common-al">Besluit verzonden op: 10-08-2026</text:p>
            <text:p text:style-name="common-al">Zaakadres: Biesboschstraat 81-3 1078MR Amsterdam</text:p>
            <text:p text:style-name="common-al">Zaaknummer: Z2025-055430</text:p>
            <text:p text:style-name="common-al">DSO-nummer: 202512300042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5-055430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35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5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5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55430</meta:user-defined>
    <meta:user-defined meta:name="DCTERMS.abstract">omzetten van de berging op de vierde verdieping naar woonruimte behorende bij woning de woning op de 3e verdieping en maken van interne trap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Biesboschstraat 81-3 1078MR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56</meta:user-defined>
    <meta:user-defined meta:name="OVERHEIDop.GmbID/DC.identifier">gmb-2026-385356</meta:user-defined>
    <meta:user-defined meta:name="OVERHEIDop.versieInformatie"/>
  </office:meta>
</office:document-meta>
</file>