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organiseren ve pompoenplukdag+activiteiten op 27-09 en 04-10-2026 in Baexem, Koelenstraat 2 6095PB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organiseren ve pompoenplukdag+activiteiten op 27-09 en 04-10-2026 in Baexem op locatie Koelenstraat 2 6095PB Baexem.</text:p>
            <text:p text:style-name="common-al">27 september 2026 van 10:00 tot 16:00 uur</text:p>
            <text:p text:style-name="common-al">4 oktober 2026 van 10:00 tot 16:00 uur</text:p>
            <text:p text:style-name="common-al">De evenementenvergunning is geregistreerd onder zaaknummer Z2026-00001074 voor de volgende activiteit(en):</text:p>
            <text:list text:style-name="id1-3-2-1-1-5">
              <text:list-item text:style-override="id1-3-2-1-1-5-1">
                <text:number>•</text:number>
                <text:p text:style-name="al">evenement</text:p>
              </text:list-item>
              <text:list-item text:style-override="id1-3-2-1-1-5-2">
                <text:number>•</text:number>
                <text:p text:style-name="al">geluidsvergunning</text:p>
              </text:list-item>
            </text:list>
            <text:p text:style-name="common-al">Het besluit is op 11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53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74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het organiseren ve pompoenplukdag+activiteiten op 27-09 en 04-10-2026 in Baexem, Koelenstraat 2 6095PB Baexe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9</meta:user-defined>
    <meta:user-defined meta:name="OVERHEIDop.GmbID/DC.identifier">gmb-2026-385349</meta:user-defined>
    <meta:user-defined meta:name="OVERHEIDop.versieInformatie"/>
  </office:meta>
</office:document-meta>
</file>