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aanleggen van een middenspanningstracé, omgeving Langer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Omgeving Langerak</text:p>
            <text:p text:style-name="common-al">Omschrijving:			aanleggen van een middenspanningstracé </text:p>
            <text:p text:style-name="common-al">Dossiernummer:		gD2604004804</text:p>
            <text:p text:style-name="common-al">Datum verzending:	11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853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4004804</meta:user-defined>
    <meta:user-defined meta:name="DCTERMS.abstract">Omgevingsvergunning verleend voor aanleggen van een middenspanningstracé, omgeving Langerak</meta:user-defined>
    <dc:language>nl</dc:language>
    <meta:user-defined meta:name="OVERHEIDop.locatietype/OVERHEIDop.gebiedsmarkering">Vlak</meta:user-defined>
    <meta:user-defined meta:name="DC.title">Omgevingsvergunning verleend: aanleggen van een middenspanningstracé, omgeving Langera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8</meta:user-defined>
    <meta:user-defined meta:name="OVERHEIDop.GmbID/DC.identifier">gmb-2026-385348</meta:user-defined>
    <meta:user-defined meta:name="OVERHEIDop.versieInformatie"/>
  </office:meta>
</office:document-meta>
</file>