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Herengracht 17, 3601AM Maarssen - gezellig samenzijn met Sambaband d.d. 12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melding ontvangen waarvoor geen vergunningsplicht geldt voor de locatie Herengracht 17, 3601AM Maarssen. De melding is geregistreerd onder zaaknummer Z2026-00001934.</text:p>
            <text:p text:style-name="common-al">De melding betreft: melding klein evenement aan de  Herengracht 17, 3601AM Maarssen - gezellig samenzijn met Sambaband Herengracht d.d. 12-09-2026 tussen 19:00 uur en 22:00 uur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34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934</meta:user-defined>
    <meta:user-defined meta:name="DCTERMS.abstract">Betreft: Melding op locatie Herengracht 17, 3601AM Maarssen</meta:user-defined>
    <dc:language>nl</dc:language>
    <meta:user-defined meta:name="OVERHEIDop.locatietype/OVERHEIDop.gebiedsmarkering">Punt</meta:user-defined>
    <meta:user-defined meta:name="DC.title">Kennisgeving ontvangst melding, Gemeente Stichtse Vecht - Herengracht 17, 3601AM Maarssen - gezellig samenzijn met Sambaband d.d. 12-09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7</meta:user-defined>
    <meta:user-defined meta:name="OVERHEIDop.GmbID/DC.identifier">gmb-2026-385347</meta:user-defined>
    <meta:user-defined meta:name="OVERHEIDop.versieInformatie"/>
  </office:meta>
</office:document-meta>
</file>