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Het Logeerhuis van Sint Nicolaas Spelderholt 9 Beekbergen d.d. 21 en 22 nov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1-08-2026</text:p>
            <text:p text:style-name="common-al">Omschrijving: Logeerhuis Sint Nicolaas</text:p>
            <text:p text:style-name="common-al">Locatie: Spelderholt 9, 7361 DA Beekbergen</text:p>
            <text:p text:style-name="common-al">Zaaknummer: 02006320864</text:p>
            <text:p text:style-name="common-al">Datum evenement: 21 en 22 november 2026</text:p>
            <text:p text:style-name="common-al">Tijdstip evenement: beide dagen van 09:00 uur tot 17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534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20864</meta:user-defined>
    <dc:language>nl</dc:language>
    <meta:user-defined meta:name="OVERHEIDop.locatietype/OVERHEIDop.gebiedsmarkering">Punt</meta:user-defined>
    <meta:user-defined meta:name="DC.title">Besluit evenementenvergunning Het Logeerhuis van Sint Nicolaas Spelderholt 9 Beekbergen d.d. 21 en 22 november 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40</meta:user-defined>
    <meta:user-defined meta:name="OVERHEIDop.GmbID/DC.identifier">gmb-2026-385340</meta:user-defined>
    <meta:user-defined meta:name="OVERHEIDop.versieInformatie"/>
  </office:meta>
</office:document-meta>
</file>