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1-08-2026</text:p>
            <text:p text:style-name="common-al">Omschrijving: Open monumentendagen</text:p>
            <text:p text:style-name="common-al">Locatie: Stationsplein 4, 7311 NZ Apeldoorn</text:p>
            <text:p text:style-name="common-al">Zaaknummer: 02006296910</text:p>
            <text:p text:style-name="common-al">Datum evenement: 12 en 13 september 2026</text:p>
            <text:p text:style-name="common-al">Tijdstip evenement: 10.00 tot 17.00 uur en 11.00 tot 17.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53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96910</meta:user-defined>
    <dc:language>nl</dc:language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39</meta:user-defined>
    <meta:user-defined meta:name="OVERHEIDop.GmbID/DC.identifier">gmb-2026-385339</meta:user-defined>
    <meta:user-defined meta:name="OVERHEIDop.versieInformatie"/>
  </office:meta>
</office:document-meta>
</file>