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rschellingstraat 29 1025R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en van een aanbouw</text:p>
            <text:p text:style-name="common-al">Zaakadres: Terschellingstraat 29 1025RA Amsterdam</text:p>
            <text:p text:style-name="common-al">Datum ontvangst: 07-07-2026</text:p>
            <text:p text:style-name="common-al">Zaaknummer: Z2026-030078</text:p>
            <text:p text:style-name="common-al">DSO-nummer: 20260707018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3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078</meta:user-defined>
    <meta:user-defined meta:name="DCTERMS.abstract">realiseen van een aan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erschellingstraat 29 1025RA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34</meta:user-defined>
    <meta:user-defined meta:name="OVERHEIDop.GmbID/DC.identifier">gmb-2026-385334</meta:user-defined>
    <meta:user-defined meta:name="OVERHEIDop.versieInformatie"/>
  </office:meta>
</office:document-meta>
</file>