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Nieuwe Bouwlingstraat 5 Tijdelijk gebruik gemeentegrond plaatsen container aan Nieuwe Bouwlingstraat 5, 4901 KJ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Nieuwe Bouwlingstraat 5, 4901 KJ Oosterhout,</text:span> Nieuwe Bouwlingstraat 5 Tijdelijk gebruik gemeentegrond plaatsen container (1103087 ontvangen 11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087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53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3087</meta:user-defined>
    <dc:language>nl</dc:language>
    <meta:user-defined meta:name="OVERHEIDop.locatietype/OVERHEIDop.gebiedsmarkering">Punt</meta:user-defined>
    <meta:user-defined meta:name="DC.title">Aanvraag vergunning voor Nieuwe Bouwlingstraat 5 Tijdelijk gebruik gemeentegrond plaatsen container aan Nieuwe Bouwlingstraat 5, 4901 KJ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5332</meta:user-defined>
    <meta:user-defined meta:name="OVERHEIDop.GmbID/DC.identifier">gmb-2026-385332</meta:user-defined>
    <meta:user-defined meta:name="OVERHEIDop.versieInformatie"/>
  </office:meta>
</office:document-meta>
</file>