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verwijderen en leggen MS. Fase 2 diverse locaties Spijkenisse, Verzoeklocatie 2026081100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verwijderen en leggen MS. Fase 2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Werk, niet zijnde bouwwerk, of werkzaamheid uitvoere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Diverse locaties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0880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1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53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05020880</meta:user-defined>
    <meta:user-defined meta:name="DCTERMS.abstract">Het verwijderen en leggen MS. Fase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Nissewaard - Aanvraag omgevingsvergunning Het verwijderen en leggen MS. Fase 2 diverse locaties Spijkenisse, Verzoeklocatie 2026081100605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30</meta:user-defined>
    <meta:user-defined meta:name="OVERHEIDop.GmbID/DC.identifier">gmb-2026-385330</meta:user-defined>
    <meta:user-defined meta:name="OVERHEIDop.versieInformatie"/>
  </office:meta>
</office:document-meta>
</file>