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warswatering 39 1069R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</text:p>
            <text:p text:style-name="common-al">Zaakadres: Dwarswatering 39 1069RM Amsterdam</text:p>
            <text:p text:style-name="common-al">Datum ontvangst: 24-07-2026</text:p>
            <text:p text:style-name="common-al">Zaaknummer: Z2026-032967</text:p>
            <text:p text:style-name="common-al">DSO-nummer: 20260724006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3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67</meta:user-defined>
    <meta:user-defined meta:name="DCTERMS.abstract">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warswatering 39 1069RM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8</meta:user-defined>
    <meta:user-defined meta:name="OVERHEIDop.GmbID/DC.identifier">gmb-2026-385328</meta:user-defined>
    <meta:user-defined meta:name="OVERHEIDop.versieInformatie"/>
  </office:meta>
</office:document-meta>
</file>