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Aangevraagde Alcoholvergunning, Werkendam, Raadhuislaan 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coholwet</text:p>
            <text:p text:style-name="common-al"/>
            <text:p text:style-name="common-al">Aangevraagde Alcoholvergunning (paracommercieel)</text:p>
            <text:p text:style-name="common-al">De burgemeester van de gemeente Altena maakt bekend, gelet op artikel 4 van de Alcoholwet en de afdeling 3:4 van de Algemene wet bestuursrecht, voornemens te zijn om de onderstaande stichting een Alcoholvergunning te verlenen:</text:p>
            <text:p text:style-name="common-al"/>
            <text:list text:style-name="id1-3-2-1-1-6">
              <text:list-item text:style-override="id1-3-2-1-1-6-1">
                <text:number>1.</text:number>
                <text:p text:style-name="al">
                <text:span text:style-name="nadrukvet">Werkendam, Raadhuislaan 19 (sportkantine De Crosser), St. kantinebeheer De Crosser (139618)</text:span>
              </text:p>
              </text:list-item>
            </text:list>
            <text:p text:style-name="common-al"/>
            <text:p text:style-name="common-al">De ontwerpbeschikking met de daarop betrekking hebbende stukken zijn van 13 augustus tot en met 24 september 2026 in te zien. </text:p>
            <text:p text:style-name="common-al">Belanghebbenden kunnen gedurende deze periode hun mening over de ontwerpbeschikking schriftelijk of mondeling kenbaar maken bij de burgemeester van de gemeente Altena. Als u gebruik wilt maken van de mogelijkheid om een mondelinge zienswijze kenbaar te maken, dan kunt u binnen de gestelde termijn een afspraak maken via 0183 – 51 61 00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532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Gemeente Altena - Aangevraagde Alcoholvergunning, Werkendam, Raadhuislaan 19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25</meta:user-defined>
    <meta:user-defined meta:name="OVERHEIDop.GmbID/DC.identifier">gmb-2026-385325</meta:user-defined>
    <meta:user-defined meta:name="OVERHEIDop.versieInformatie"/>
  </office:meta>
</office:document-meta>
</file>