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Linnaeusparkweg 191 1098CZ Amsterdam, Johannes van der Waalsstraat 1 1098P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ndersplitsen van het gebouw in appartementsrechten.</text:p>
            <text:p text:style-name="common-al">Zaakadres: Johannes van der Waalsstraat 1 1098PD Amsterdam, Linnaeusparkweg 191 1098CZ Amsterdam</text:p>
            <text:p text:style-name="common-al">Datum ontvangst: 06-08-2026</text:p>
            <text:p text:style-name="common-al">Zaaknummer: Z2026-03510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32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106</meta:user-defined>
    <meta:user-defined meta:name="DCTERMS.abstract">het splitsen van het gebouw in appartementsrechten op het adres Linnaeusparkweg 19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splitsingsvergunning Linnaeusparkweg 191 1098CZ Amsterdam, Johannes van der Waalsstraat 1 1098PD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23</meta:user-defined>
    <meta:user-defined meta:name="OVERHEIDop.GmbID/DC.identifier">gmb-2026-385323</meta:user-defined>
    <meta:user-defined meta:name="OVERHEIDop.versieInformatie"/>
  </office:meta>
</office:document-meta>
</file>